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一)" style:num-format="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-0.0986in" text:min-label-width="0.3194in" text:list-level-position-and-space-mode="label-alignment">
          <style:list-level-label-alignment text:label-followed-by="listtab" fo:margin-left="0.2208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 fo:line-height="0.3333in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style:contextual-spacing="true" fo:text-align="end" fo:margin-top="0.0694in" fo:margin-bottom="0.125in" style:line-height-at-least="0.2222in"/>
      <style:text-properties style:font-name="標楷體" style:font-name-asian="標楷體" fo:font-size="10pt" style:font-size-asian="10pt" style:font-size-complex="10pt"/>
    </style:style>
    <style:style style:name="P3" style:parent-style-name="內文" style:family="paragraph">
      <style:paragraph-properties style:contextual-spacing="true" fo:text-align="end" fo:margin-bottom="0.125in" style:line-height-at-least="0in"/>
      <style:text-properties style:font-name="標楷體" style:font-name-asian="標楷體" fo:font-size="10pt" style:font-size-asian="10pt" style:font-size-complex="10pt"/>
    </style:style>
    <style:style style:name="P4" style:parent-style-name="內文" style:family="paragraph">
      <style:paragraph-properties style:contextual-spacing="true" fo:text-align="end" fo:margin-bottom="0.125in" style:line-height-at-least="0in"/>
      <style:text-properties style:font-name="標楷體" style:font-name-asian="標楷體" fo:font-size="10pt" style:font-size-asian="10pt" style:font-size-complex="10pt"/>
    </style:style>
    <style:style style:name="P5" style:parent-style-name="清單段落" style:list-style-name="LFO1" style:family="paragraph">
      <style:paragraph-properties fo:text-align="justify" fo:line-height="0.3194in" fo:margin-left="-0.0986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6" style:parent-style-name="清單段落" style:family="paragraph">
      <style:paragraph-properties fo:text-align="justify" fo:line-height="0.3194in" fo:margin-left="-0.0986in" fo:margin-right="-0.3347in">
        <style:tab-stops/>
      </style:paragraph-properties>
      <style:text-properties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fo:text-align="justify" fo:line-height="0.3194in" fo:margin-left="-0.0986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8" style:parent-style-name="清單段落" style:family="paragraph">
      <style:paragraph-properties fo:text-align="justify" fo:line-height="0.3194in" fo:margin-left="-0.0986in" fo:margin-right="-0.3347in">
        <style:tab-stops/>
      </style:paragraph-properties>
      <style:text-properties style:font-name-asian="標楷體" fo:font-size="14pt" style:font-size-asian="14pt" style:font-size-complex="14pt"/>
    </style:style>
    <style:style style:name="P9" style:parent-style-name="清單段落" style:family="paragraph">
      <style:paragraph-properties fo:text-align="justify" fo:line-height="0.3194in" fo:margin-left="-0.0986in" fo:margin-right="-0.3347in">
        <style:tab-stops/>
      </style:paragraph-properties>
      <style:text-properties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fo:text-align="justify" fo:line-height="0.3194in" fo:margin-left="-0.0986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11" style:parent-style-name="清單段落" style:family="paragraph">
      <style:paragraph-properties fo:text-align="justify" fo:line-height="0.3194in" fo:margin-left="-0.0986in" fo:margin-right="-0.3347in">
        <style:tab-stops/>
      </style:paragraph-properties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6" style:parent-style-name="清單段落" style:family="paragraph">
      <style:paragraph-properties fo:text-align="justify" fo:line-height="0.3194in" fo:margin-left="-0.0986in" fo:margin-right="-0.3347in">
        <style:tab-stops/>
      </style:paragraph-properties>
      <style:text-properties style:font-name-asian="標楷體" fo:font-size="14pt" style:font-size-asian="14pt" style:font-size-complex="14pt"/>
    </style:style>
    <style:style style:name="P17" style:parent-style-name="清單段落" style:family="paragraph">
      <style:paragraph-properties fo:text-align="justify" fo:line-height="0.3194in" fo:margin-left="-0.0986in" fo:margin-right="-0.3347in">
        <style:tab-stops/>
      </style:paragraph-properties>
      <style:text-properties style:font-name-asian="標楷體" fo:font-size="14pt" style:font-size-asian="14pt" style:font-size-complex="14pt"/>
    </style:style>
    <style:style style:name="P18" style:parent-style-name="清單段落" style:list-style-name="LFO1" style:family="paragraph">
      <style:paragraph-properties fo:text-align="justify" fo:line-height="0.3194in" fo:margin-left="-0.0986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19" style:parent-style-name="清單段落" style:list-style-name="LFO2" style:family="paragraph">
      <style:paragraph-properties fo:text-align="justify" fo:line-height="0.3194in" fo:margin-left="0.2965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0" style:parent-style-name="清單段落" style:list-style-name="LFO2" style:family="paragraph">
      <style:paragraph-properties fo:text-align="justify" fo:line-height="0.3194in" fo:margin-left="0.2965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1" style:parent-style-name="清單段落" style:list-style-name="LFO2" style:family="paragraph">
      <style:paragraph-properties fo:text-align="justify" fo:line-height="0.3194in" fo:margin-left="0.2965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2" style:parent-style-name="清單段落" style:list-style-name="LFO2" style:family="paragraph">
      <style:paragraph-properties fo:text-align="justify" fo:line-height="0.3194in" fo:margin-left="0.2965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3" style:parent-style-name="清單段落" style:list-style-name="LFO2" style:family="paragraph">
      <style:paragraph-properties fo:text-align="justify" fo:line-height="0.3194in" fo:margin-left="0.2965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4" style:parent-style-name="清單段落" style:family="paragraph">
      <style:paragraph-properties fo:text-align="justify" fo:line-height="0.3194in" fo:margin-left="-0.0986in" fo:margin-right="-0.3347in">
        <style:tab-stops/>
      </style:paragraph-properties>
      <style:text-properties style:font-name-asian="標楷體" fo:font-size="14pt" style:font-size-asian="14pt" style:font-size-complex="14pt"/>
    </style:style>
    <style:style style:name="P25" style:parent-style-name="清單段落" style:list-style-name="LFO1" style:family="paragraph">
      <style:paragraph-properties fo:text-align="justify" fo:line-height="0.3194in" fo:margin-left="-0.0986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6" style:parent-style-name="清單段落" style:family="paragraph">
      <style:paragraph-properties fo:text-align="justify" fo:line-height="0.3194in" fo:margin-left="-0.0986in" fo:margin-right="-0.3347in">
        <style:tab-stops/>
      </style:paragraph-properties>
      <style:text-properties style:font-name-asian="標楷體" fo:font-size="14pt" style:font-size-asian="14pt" style:font-size-complex="14pt"/>
    </style:style>
    <style:style style:name="P27" style:parent-style-name="清單段落" style:list-style-name="LFO1" style:family="paragraph">
      <style:paragraph-properties fo:text-align="justify" fo:line-height="0.3194in" fo:margin-left="-0.0986in" fo:margin-right="-0.3347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8" style:parent-style-name="清單段落" style:list-style-name="LFO1" style:family="paragraph">
      <style:paragraph-properties fo:text-align="justify" fo:line-height="0.3194in" fo:margin-left="-0.0986in" fo:margin-right="-0.3347in" fo:text-indent="-0.393in">
        <style:tab-stops/>
      </style:paragraph-properties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國家教育研究院與工友（含技工、駕駛）協商延後退休年齡審核作業要點</text:p>
      <text:p text:style-name="P2">中華民國114年7月8日教研秘字第1141800742號函訂定</text:p>
      <text:p text:style-name="P3">中華民國114年10月15日教研秘字第1141801069號函修正第三點及第一點附件一</text:p>
      <text:p text:style-name="P4">中華民國115年8月12日教研秘字第1151800763號函修正第三點、第一點附件一</text:p>
      <text:list text:style-name="LFO1" text:continue-numbering="true">
        <text:list-item>
          <text:p text:style-name="P5">國家教育研究院（以下簡稱本院）與工友（含技工、駕駛，以下簡稱工友）依勞動基準法（以下簡稱勞基法）第五十四條第二項規定辦理協商延後退休年齡作業，依本要點辦理。</text:p>
        </text:list-item>
      </text:list>
      <text:p text:style-name="P6">本院與工友協商延後退休年齡審核作業流程圖如附件一。</text:p>
      <text:list text:style-name="LFO1" text:continue-numbering="true">
        <text:list-item>
          <text:p text:style-name="P7">本院因業務需要，得與年滿六十五歲有意願續任之工友協商延後退休年齡。</text:p>
        </text:list-item>
      </text:list>
      <text:p text:style-name="P8">有意延後退休之工友，應自屆齡退休日（依工友管理要點第二十一點規定為一月十六日或七月十六日）或延後退休屆滿日前六個月起，至遲於前開日期三個月前，檢附最近六個月內之健康檢查報告提出申請。</text:p>
      <text:p text:style-name="P9">前項申請非於法定期間提出者，不予受理。</text:p>
      <text:list text:style-name="LFO1" text:continue-numbering="true">
        <text:list-item>
          <text:p text:style-name="P10">依本要點辦理協商時應組成協商延後退休審核小組（以下簡稱審核小組），成員由副院長、主任秘書、用人單位、秘書室、人事室與主計室等單位主管或其授權人組成，召集人由行政副院長擔任之。</text:p>
        </text:list-item>
      </text:list>
      <text:p text:style-name="P11"><text:span text:style-name="T12">審核</text:span><text:span text:style-name="T13">小組成員任一性別比例不得低於三分之一</text:span><text:span text:style-name="T14">，並應包含專家學者或外部機關人員</text:span><text:span text:style-name="T15">。</text:span></text:p>
      <text:p text:style-name="P16">審核小組之管理及會議之召開由人事室辦理，後續依實際申請延後退休人員之身分性質，由各用人單位各自辦理協商延後退休相關作業事宜。</text:p>
      <text:p text:style-name="P17">審核小組之決議，以過半數成員出席，出席成員過半數之同意，始得為之。</text:p>
      <text:list text:style-name="LFO1" text:continue-numbering="true">
        <text:list-item>
          <text:p text:style-name="P18">協商延後退休案件，應由審核小組召開會議，並依審核表（如附件二）就下列事項進行審核：</text:p>
        </text:list-item>
      </text:list>
      <text:list text:style-name="LFO2" text:continue-numbering="true">
        <text:list-item>
          <text:p text:style-name="P19">本院業務推動需要。</text:p>
        </text:list-item>
        <text:list-item>
          <text:p text:style-name="P20">有無其他替代措施。</text:p>
        </text:list-item>
        <text:list-item>
          <text:p text:style-name="P21">個人工作績效表現。</text:p>
        </text:list-item>
        <text:list-item>
          <text:p text:style-name="P22">個人體能健康情形。</text:p>
        </text:list-item>
        <text:list-item>
          <text:p text:style-name="P23">本院財務預算考量。</text:p>
        </text:list-item>
      </text:list>
      <text:p text:style-name="P24">審核小組成員對於審核過程中涉及個人隱私部分，應依個人資料保護法相關規<text:soft-page-break/>定予以保密。</text:p>
      <text:list text:style-name="LFO1" text:continue-numbering="true">
        <text:list-item>
          <text:p text:style-name="P25">經審核小組同意得協商延後退休年齡者，由本院與工友進行協商，每次最長以延後一年為限，至多延後至年滿六十八歲。</text:p>
        </text:list-item>
      </text:list>
      <text:p text:style-name="P26">審核結果為不同意，或協商結果未達合意者，應依勞基法及工友管理要點命令退休相關規定辦理強制退休事宜。</text:p>
      <text:list text:style-name="LFO1" text:continue-numbering="true">
        <text:list-item>
          <text:p text:style-name="P27">經本院與工友協商合意延後退休之案件，至遲應於協商後一個月內，依勞基法及工友管理要點相關規定簽訂書面勞動契約，並將協商結果函報教育部備查。</text:p>
        </text:list-item>
        <text:list-item>
          <text:p text:style-name="P28"><text:span text:style-name="T29">本院專任約用人員，得準用本要點之規定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style:font-weight-complex="normal" fo:font-size="14pt" style:font-size-asian="14pt" style:font-size-complex="14pt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一)" style:num-format="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-0.0986in" text:min-label-width="0.3194in" text:list-level-position-and-space-mode="label-alignment">
          <style:list-level-label-alignment text:label-followed-by="listtab" fo:margin-left="0.2208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xianghao</dc:creator>
    <meta:creation-date>2026-08-12T02:42:00Z</meta:creation-date>
    <dc:date>2026-08-12T02:42:00Z</dc:date>
    <meta:print-date>2026-07-28T03:5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2" meta:character-count="951" meta:row-count="6" meta:non-whitespace-character-count="810"/>
  </office:meta>
</office:document-meta>
</file>